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1AA000001AD2DC887B1.png" manifest:media-type="image/png"/>
  <manifest:file-entry manifest:full-path="Pictures/10000001000001BA000001B0D410A049.png" manifest:media-type="image/png"/>
  <manifest:file-entry manifest:full-path="Pictures/10000001000001B4000001B1DB5EBF44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>
      <loext:graphic-properties draw:fill="none" draw:fill-color="#ffffff"/>
    </style:style>
    <style:style style:name="P2" style:family="paragraph">
      <style:text-properties fo:font-size="21pt" style:font-size-asian="21pt" style:font-size-complex="21pt"/>
    </style:style>
    <style:style style:name="P3" style:family="paragraph">
      <loext:graphic-properties draw:fill="none" draw:fill-color="#ffffff"/>
      <style:text-properties fo:font-size="21pt" style:font-size-asian="21pt" style:font-size-complex="21pt"/>
    </style:style>
    <style:style style:name="T1" style:family="text">
      <style:text-properties fo:font-size="21pt" style:font-size-asian="18pt" style:font-size-complex="21pt"/>
    </style:style>
    <style:style style:name="T2" style:family="text">
      <style:text-properties fo:font-size="21pt" style:font-size-asian="21pt" style:font-size-complex="21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101cm" svg:stroke-color="#000000" draw:marker-start-width="0.499cm" draw:marker-end-width="0.499cm" draw:fill="none" draw:fill-color="#ffffff" fo:min-height="6.015cm" fo:padding-top="0.049cm" fo:padding-bottom="0.049cm" fo:padding-left="0.049cm" fo:padding-right="0.049cm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text:anchor-type="paragraph" draw:z-index="0" draw:name="Cadre de texte 1" draw:style-name="gr1" draw:text-style-name="P1" svg:width="13.812cm" svg:height="6.114cm" svg:x="0.166cm" svg:y="0.48cm"><draw:text-box><text:p/><text:p><text:span text:style-name="T1"><text:s text:c="2"/>Prénom : Emmanuelle</text:span></text:p><text:p><text:span text:style-name="T1"><text:s text:c="2"/>Nom : ROUCHIT</text:span></text:p><text:p/></draw:text-box></draw:frame><draw:frame text:anchor-type="paragraph" draw:z-index="2" draw:name="Cadre de texte 3" draw:style-name="gr1" draw:text-style-name="P3" svg:width="13.812cm" svg:height="6.114cm" svg:x="0.302cm" svg:y="16.284cm"><draw:text-box><text:p text:style-name="P2"><text:span text:style-name="T2"/></text:p><text:p text:style-name="P2"><text:span text:style-name="T2"><text:s text:c="2"/>Prénom : John</text:span></text:p><text:p text:style-name="P2"><text:span text:style-name="T2"><text:s text:c="2"/>Nom : DOE</text:span><text:span text:style-name="T2"><text:tab/></text:span></text:p><text:p text:style-name="P2"><text:span text:style-name="T2"/></text:p></draw:text-box></draw:frame><draw:frame text:anchor-type="paragraph" draw:z-index="3" draw:name="Cadre de texte 4" draw:style-name="gr1" draw:text-style-name="P3" svg:width="13.812cm" svg:height="6.114cm" svg:x="0.272cm" svg:y="8.611cm"><draw:text-box><text:p text:style-name="P2"><text:span text:style-name="T2"/></text:p><text:p text:style-name="P2"><text:span text:style-name="T2"><text:s text:c="2"/>Prénom : Agnès</text:span></text:p><text:p text:style-name="P2"><text:span text:style-name="T2"><text:s text:c="2"/>Nom : FAUCHER</text:span></text:p><text:p text:style-name="P2"><text:span text:style-name="T2"/></text:p></draw:text-box></draw:frame><draw:frame draw:style-name="fr1" draw:name="Image1" text:anchor-type="char" svg:x="8.093cm" svg:y="0.847cm" svg:width="5.366cm" svg:height="5.244cm" draw:z-index="1"><draw:image xlink:href="Pictures/10000001000001BA000001B0D410A049.png" xlink:type="simple" xlink:show="embed" xlink:actuate="onLoad" draw:mime-type="image/png"/></draw:frame><draw:frame draw:style-name="fr1" draw:name="Image2" text:anchor-type="char" svg:x="8.156cm" svg:y="9.026cm" svg:width="5.6cm" svg:height="5.562cm" draw:z-index="4"><draw:image xlink:href="Pictures/10000001000001B4000001B1DB5EBF44.png" xlink:type="simple" xlink:show="embed" xlink:actuate="onLoad" draw:mime-type="image/png"/></draw:frame><draw:frame draw:style-name="fr1" draw:name="Image3" text:anchor-type="char" svg:x="8.017cm" svg:y="16.517cm" svg:width="5.734cm" svg:height="5.775cm" draw:z-index="5"><draw:image xlink:href="Pictures/10000001000001AA000001AD2DC887B1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10T20:05:29.486204200</meta:creation-date>
    <dc:date>2026-06-10T20:46:01.716825300</dc:date>
    <meta:editing-duration>PT8M52S</meta:editing-duration>
    <meta:editing-cycles>1</meta:editing-cycles>
    <meta:document-statistic meta:table-count="0" meta:image-count="3" meta:object-count="0" meta:page-count="1" meta:paragraph-count="0" meta:word-count="0" meta:character-count="0" meta:non-whitespace-character-count="0"/>
    <meta:generator>LibreOffice/25.8.6.2$Windows_X86_64 LibreOffice_project/b4b39682cd9868fa725bc664aff94278d315bd04</meta:generator>
  </office:meta>
</office:document-meta>
</file>